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olumn4" style:family="table-column">
      <style:table-column-properties style:column-width="1.2111in"/>
    </style:style>
    <style:style style:name="TableColumn5" style:family="table-column">
      <style:table-column-properties style:column-width="2.7263in"/>
    </style:style>
    <style:style style:name="TableColumn6" style:family="table-column">
      <style:table-column-properties style:column-width="1.9583in"/>
    </style:style>
    <style:style style:name="TableColumn7" style:family="table-column">
      <style:table-column-properties style:column-width="3.2902in"/>
    </style:style>
    <style:style style:name="Table3" style:family="table">
      <style:table-properties style:width="9.1861in" style:rel-width="100%" fo:margin-left="0in" table:align="left"/>
    </style:style>
    <style:style style:name="TableRow8" style:family="table-row">
      <style:table-row-properties style:min-row-height="0.4937in" fo:keep-together="always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style:snap-to-layout-grid="false" fo:text-align="justify"/>
      <style:text-properties style:font-name="標楷體" style:font-name-asian="標楷體" fo:font-size="16pt" style:font-size-asian="16pt"/>
    </style:style>
    <style:style style:name="TableRow11" style:family="table-row">
      <style:table-row-properties style:min-row-height="0.4937in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justify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font-name-complex="Arial Unicode MS" fo:font-size="24pt" style:font-size-asian="24pt" style:font-size-complex="24pt"/>
    </style:style>
    <style:style style:name="T18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ableRow20" style:family="table-row">
      <style:table-row-properties style:min-row-height="0.5555in"/>
    </style:style>
    <style:style style:name="TableCell2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TableCell2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justify"/>
      <style:text-properties style:font-name="標楷體" style:font-name-asian="標楷體" fo:font-size="16pt" style:font-size-asian="16pt"/>
    </style:style>
    <style:style style:name="TableCell2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justify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justify"/>
      <style:text-properties style:font-name="標楷體" style:font-name-asian="標楷體" fo:font-size="16pt" style:font-size-asian="16pt"/>
    </style:style>
    <style:style style:name="TableRow29" style:family="table-row">
      <style:table-row-properties style:min-row-height="0.8229in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justify"/>
    </style:style>
    <style:style style:name="T35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P43" style:parent-style-name="內文" style:family="paragraph">
      <style:paragraph-properties style:snap-to-layout-grid="false" fo:text-align="justify"/>
    </style:style>
    <style:style style:name="T44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ableRow53" style:family="table-row">
      <style:table-row-properties style:min-row-height="0.6763in" fo:keep-together="always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justify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5861in" fo:keep-together="always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</style:style>
    <style:style style:name="T62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size="16pt" style:font-size-asian="16pt"/>
    </style:style>
    <style:style style:name="T64" style:parent-style-name="預設段落字型" style:family="text">
      <style:text-properties style:font-name="標楷體" style:font-name-asian="標楷體" fo:font-size="16pt" style:font-size-asian="16pt"/>
    </style:style>
    <style:style style:name="T65" style:parent-style-name="預設段落字型" style:family="text">
      <style:text-properties style:font-name="標楷體" style:font-name-asian="標楷體" fo:font-size="16pt" style:font-size-asian="16pt"/>
    </style:style>
    <style:style style:name="T66" style:parent-style-name="預設段落字型" style:family="text">
      <style:text-properties style:font-name="標楷體" style:font-name-asian="標楷體" fo:font-size="16pt" style:font-size-asian="16pt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style:text-position="super 50%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style:text-position="super 50%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P75" style:parent-style-name="內文" style:family="paragraph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76" style:parent-style-name="內文" style:family="paragraph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80" style:parent-style-name="預設段落字型" style:family="text">
      <style:text-properties style:font-name="標楷體" style:font-name-asian="標楷體" fo:color="#000000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8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9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9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9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9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</office:automatic-styles>
  <office:body>
    <office:text text:use-soft-page-breaks="true">
      <text:p text:style-name="P1">國立高雄大學研究中心職章申請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單位名稱：<text:s text:c="21"/>研究中心</text:p>
          </table:table-cell>
          <table:covered-table-cell/>
          <table:covered-table-cell/>
          <table:covered-table-cell/>
        </table:table-row>
        <table:table-row table:style-name="TableRow11">
          <table:table-cell table:style-name="TableCell12" table:number-columns-spanned="4">
            <text:p text:style-name="P13"><text:span text:style-name="T14">研究中心性質：</text:span><text:span text:style-name="T15">□</text:span><text:span text:style-name="T16">校級</text:span><text:span text:style-name="T17"><text:s text:c="6"/></text:span><text:span text:style-name="T18">□</text:span><text:span text:style-name="T19">院級</text:span>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請購人</text:p>
          </table:table-cell>
          <table:table-cell table:style-name="TableCell23">
            <text:p text:style-name="P24"/>
          </table:table-cell>
          <table:table-cell table:style-name="TableCell25">
            <text:p text:style-name="P26">聯絡電話/校內分機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申請事項</text:p>
            <text:p text:style-name="P32">(請勾選)</text:p>
          </table:table-cell>
          <table:table-cell table:style-name="TableCell33" table:number-columns-spanned="3">
            <text:p text:style-name="P34"><text:span text:style-name="T35">□</text:span><text:span text:style-name="T36">1.</text:span><text:span text:style-name="T37">中心主任職章</text:span><text:span text:style-name="T38">。</text:span><text:span text:style-name="T39">姓名</text:span><text:span text:style-name="T40">：</text:span><text:span text:style-name="T41">________________</text:span><text:span text:style-name="T42">。</text:span></text:p>
            <text:p text:style-name="P43"><text:span text:style-name="T44">□</text:span><text:span text:style-name="T45">2.</text:span><text:span text:style-name="T46">中心成員職章，職稱：</text:span><text:span text:style-name="T47">________________</text:span><text:span text:style-name="T48">。</text:span><text:span text:style-name="T49">姓名</text:span><text:span text:style-name="T50">：</text:span><text:span text:style-name="T51">________________</text:span><text:span text:style-name="T52">。</text:span></text:p>
          </table:table-cell>
          <table:covered-table-cell/>
          <table:covered-table-cell/>
        </table:table-row>
        <table:table-row table:style-name="TableRow53">
          <table:table-cell table:style-name="TableCell54">
            <text:p text:style-name="P55">費用</text:p>
          </table:table-cell>
          <table:table-cell table:style-name="TableCell56" table:number-columns-spanned="3">
            <text:p text:style-name="P57"><text:span text:style-name="T58">由單位自行支付</text:span></text:p>
          </table:table-cell>
          <table:covered-table-cell/>
          <table:covered-table-cell/>
        </table:table-row>
        <table:table-row table:style-name="TableRow59">
          <table:table-cell table:style-name="TableCell60" table:number-columns-spanned="4">
            <text:p text:style-name="P61"><text:span text:style-name="T62">備註：</text:span></text:p>
          </table:table-cell>
          <table:covered-table-cell/>
          <table:covered-table-cell/>
          <table:covered-table-cell/>
        </table:table-row>
      </table:table>
      <text:p text:style-name="內文"><text:span text:style-name="T63">請購人</text:span><text:span text:style-name="T64">簽章：</text:span><text:span text:style-name="T65"><text:s text:c="17"/></text:span><text:span text:style-name="T66">中心主任簽章：</text:span><text:span text:style-name="T67"><text:s text:c="13"/></text:span><text:span text:style-name="T68"><text:s/></text:span><text:span text:style-name="T69"><text:s/></text:span><text:span text:style-name="T70"><text:s text:c="2"/></text:span><text:span text:style-name="T71">單位主管簽章</text:span><text:span text:style-name="T72">備註</text:span><text:span text:style-name="T73">1</text:span><text:span text:style-name="T74">：</text:span></text:p>
      <text:p text:style-name="P75">說明：</text:p>
      <text:p text:style-name="P76">備註1:單位主管簽章處：若為院級研究中心，請送至各院核章；若為校級研究中心，請送至秘書室核章。</text:p>
      <text:p text:style-name="內文"><text:span text:style-name="T77">備註</text:span><text:span text:style-name="T78">2:</text:span><text:span text:style-name="T79">申請表</text:span><text:span text:style-name="T80">會辦流程</text:span><text:span text:style-name="T81">：</text:span><text:span text:style-name="T82">申請人</text:span><text:span text:style-name="T83">核章</text:span><text:span text:style-name="T84">→研究中心</text:span><text:span text:style-name="T85">主任核章</text:span><text:span text:style-name="T86">→</text:span><text:span text:style-name="T87">單位主管核章</text:span><text:span text:style-name="T88">(</text:span><text:span text:style-name="T89">各院或秘書室</text:span><text:span text:style-name="T90">)</text:span><text:span text:style-name="T91"><text:s/></text:span><text:span text:style-name="T92">→人事室</text:span><text:span text:style-name="T9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in" fo:margin-left="1.25in" fo:margin-bottom="1in" fo:margin-right="1.2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公文管理者帳號申請表</dc:title>
    <dc:description/>
    <dc:subject/>
    <meta:initial-creator>ip2</meta:initial-creator>
    <dc:creator>鄭恩存</dc:creator>
    <meta:creation-date>2026-07-28T05:59:00Z</meta:creation-date>
    <dc:date>2026-07-28T05:59:00Z</dc:date>
    <meta:print-date>2014-05-19T08:5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3" meta:character-count="355" meta:row-count="2" meta:non-whitespace-character-count="303"/>
  </office:meta>
</office:document-meta>
</file>